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5bd686a694dedb2e20704603e8d3c18c.png"/>
  <manifest:file-entry manifest:media-type="image/png" manifest:full-path="Pictures/217dcf595fb3a9bb83d44acd560524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warning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dddd"/>
    </style:style>
    <style:style style:name="pluginnotewarning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ddd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trotec_speedy_300"/>Trotec Speedy 300<text:bookmark-end text:name="trotec_speedy_300"/></text:h>
      <table:table table:name="" table:style-name="pluginnote">
        <table:table-column table:style-name="pluginnote.A"/>
        <table:table-column table:style-name="pluginnote.B"/>
        <table:table-row>
          <table:table-cell table:style-name="pluginnotewarning.A1" office:value-type="string">
            <text:p text:style-name="Table_20_Contents"><draw:frame draw:style-name="media" draw:name="" text:anchor-type="as-char" draw:z-index="0" svg:width="1.27cm" svg:height="1.27cm"><draw:image xlink:href="Pictures/5bd686a694dedb2e20704603e8d3c18c.png" xlink:type="simple" xlink:show="embed" xlink:actuate="onLoad"/></draw:frame></text:p>
          </table:table-cell>
          <table:table-cell table:style-name="pluginnotewarning.B1" office:value-type="string">
            <text:p text:style-name="Text_20_body"><text:span text:style-name="Strong_20_Emphasis">Les materiaux suivants sont interdits : PUR, POM, PVC, PVB, teflon ou PTFE et les matériaux contenant des résines époxy, mélamines ou phénoliques.</text:span>
</text:p>
          </table:table-cell>
        </table:table-row>
      </table:table>
      <text:p text:style-name="Text_20_body">
<draw:frame draw:style-name="medialeft" draw:name="" text:anchor-type="paragraph" draw:z-index="0" svg:width="5.2916666666667cm" svg:height="7.064375cm"><draw:image xlink:href="Pictures/217dcf595fb3a9bb83d44acd56052400.png" xlink:type="simple" xlink:show="embed" xlink:actuate="onLoad"/></draw:frame></text:p>
      <text:p text:style-name="Text_20_body"><text:a xlink:type="simple" xlink:href="http://www.troteclaser.com/en-US/Laser-Machines/Mid-Size/Pages/Speedy300.aspx">Caractéristiques techniques</text:a><text:line-break/>
<text:a xlink:type="simple" xlink:href="http://fablab.toulonux.org/doku.php?id=documentation">Documentation</text:a><text:line-break/>
<text:a xlink:type="simple" xlink:href="http://fablab.toulonux.org/doku.php?id=trotec:procedure_de_gravure">Procédure de gravure</text:a><text:line-break/>
<text:a xlink:type="simple" xlink:href="http://fablab.toulonux.org/doku.php?id=trotec:faq">Faq</text:a><text:line-break/>
<text:a xlink:type="simple" xlink:href="http://fablab.toulonux.org/doku.php?id=trotec:reglages">Parametrages des vitesses et puissances</text:a><text:line-break/>
<text:a xlink:type="simple" xlink:href="http://fablab.toulonux.org/doku.php?id=trotec:entretien">Entretien du matériel</text:a><text:line-break/>
<text:a xlink:type="simple" xlink:href="http://fablab.toulonux.org/doku.php?id=trotec:realisation">Réalisation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warning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dddd"/>
    </style:style>
    <style:style style:name="pluginnotewarning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dddd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