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  <manifest:file-entry manifest:media-type="image/jpeg" manifest:full-path="Pictures/d42d041c1874817c8f61b59a06aaa7c7.jpg"/>
  <manifest:file-entry manifest:media-type="image/jpeg" manifest:full-path="Pictures/2ca51ddd86513590fd7f4fd90c098551.jpg"/>
  <manifest:file-entry manifest:media-type="image/jpeg" manifest:full-path="Pictures/84b3bdd5bf3b4c9dfdd4935729780c88.jpg"/>
  <manifest:file-entry manifest:media-type="image/jpeg" manifest:full-path="Pictures/ce69c8bca0bee226041c432cbb43e57c.jpg"/>
  <manifest:file-entry manifest:media-type="image/jpeg" manifest:full-path="Pictures/b0d63fbd3e8796b9afc90103386e8b8e.jpg"/>
  <manifest:file-entry manifest:media-type="image/jpeg" manifest:full-path="Pictures/2e7d766ead7541f22932388f2513a34a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-start text:name="realisations_avec_projet_660_pro"/>Réalisations avec ProJet 660 Pro<text:bookmark-end text:name="realisations_avec_projet_660_pro"/></text:h>
      <text:p text:style-name="Text_20_body"><draw:frame draw:style-name="medialeft" draw:name="" text:anchor-type="paragraph" draw:z-index="0" svg:width="5.2916666666667cm" svg:height="7.064375cm"><draw:image xlink:href="Pictures/d42d041c1874817c8f61b59a06aaa7c7.jpg" xlink:type="simple" xlink:show="embed" xlink:actuate="onLoad"/></draw:frame> [2014-04] Fauteuil réalisé lors du seminaire sur le handicap par les étudiants de Kedge Business School et Kedge Design School.</text:p>
      <text:p text:style-name="Horizontal_20_Line"/>
      <text:p text:style-name="Text_20_body"><draw:frame draw:style-name="medialeft" draw:name="cube.jpg Legend" text:anchor-type="paragraph" draw:z-index="0" svg:width="5.2916666666667cm"><draw:text-box><text:p text:style-name="legendcenter"><draw:frame draw:style-name="medialeft" draw:name="cube.jpg" text:anchor-type="paragraph" draw:z-index="0" svg:width="5.2916666666667cm" svg:height="5.318125cm"><draw:image xlink:href="Pictures/2ca51ddd86513590fd7f4fd90c098551.jpg" xlink:type="simple" xlink:show="embed" xlink:actuate="onLoad"/></draw:frame>cube.jpg</text:p></draw:text-box></draw:frame> Cube de 100x100x100 fabriqué pour tester la qualité dimensionnelle des pieces réalisées.</text:p>
      <text:p text:style-name="Horizontal_20_Line"/>
      <text:p text:style-name="Text_20_body"><draw:frame draw:style-name="medialeft" draw:name="support_solidoodle01.jpg Legend" text:anchor-type="paragraph" draw:z-index="0" svg:width="5.2916666666667cm"><draw:text-box><text:p text:style-name="legendcenter"><draw:frame draw:style-name="medialeft" draw:name="support_solidoodle01.jpg" text:anchor-type="paragraph" draw:z-index="0" svg:width="5.2916666666667cm" svg:height="7.064375cm"><draw:image xlink:href="Pictures/84b3bdd5bf3b4c9dfdd4935729780c88.jpg" xlink:type="simple" xlink:show="embed" xlink:actuate="onLoad"/></draw:frame>support_solidoodle01.jpg</text:p></draw:text-box></draw:frame><draw:frame draw:style-name="medialeft" draw:name="support_solidoodle02.jpg Legend" text:anchor-type="paragraph" draw:z-index="0" svg:width="5.2916666666667cm"><draw:text-box><text:p text:style-name="legendcenter"><draw:frame draw:style-name="medialeft" draw:name="support_solidoodle02.jpg" text:anchor-type="paragraph" draw:z-index="0" svg:width="5.2916666666667cm" svg:height="4.1275cm"><draw:image xlink:href="Pictures/ce69c8bca0bee226041c432cbb43e57c.jpg" xlink:type="simple" xlink:show="embed" xlink:actuate="onLoad"/></draw:frame>support_solidoodle02.jpg</text:p></draw:text-box></draw:frame> Pièces pour le support des bobines de fil de la solidoodle.</text:p>
      <text:p text:style-name="Horizontal_20_Line"/>
      <text:p text:style-name="Text_20_body"><draw:frame draw:style-name="medialeft" draw:name="rotule02.jpg Legend" text:anchor-type="paragraph" draw:z-index="0" svg:width="5.2916666666667cm"><draw:text-box><text:p text:style-name="legendcenter"><draw:frame draw:style-name="medialeft" draw:name="rotule02.jpg" text:anchor-type="paragraph" draw:z-index="0" svg:width="5.2916666666667cm" svg:height="7.064375cm"><draw:image xlink:href="Pictures/b0d63fbd3e8796b9afc90103386e8b8e.jpg" xlink:type="simple" xlink:show="embed" xlink:actuate="onLoad"/></draw:frame>rotule02.jpg</text:p></draw:text-box></draw:frame><draw:frame draw:style-name="medialeft" draw:name="rotule01.jpg Legend" text:anchor-type="paragraph" draw:z-index="0" svg:width="5.2916666666667cm"><draw:text-box><text:p text:style-name="legendcenter"><draw:frame draw:style-name="medialeft" draw:name="rotule01.jpg" text:anchor-type="paragraph" draw:z-index="0" svg:width="5.2916666666667cm" svg:height="3.96875cm"><draw:image xlink:href="Pictures/2e7d766ead7541f22932388f2513a34a.jpg" xlink:type="simple" xlink:show="embed" xlink:actuate="onLoad"/></draw:frame>rotule01.jpg</text:p></draw:text-box></draw:frame> Rotule fonctionnelle réalisée avec FreeCad.<text:line-break/>
Utilisation des capacités couleur de l'imprimante.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