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ca51ddd86513590fd7f4fd90c0985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aq"/>Faq<text:bookmark-end text:name="faq"/></text:h>
      <text:h text:style-name="Heading_20_3" text:outline-level="3"><text:bookmark-start text:name="type_de_fichiers_supportes"/>Type de fichiers supportés<text:bookmark-end text:name="type_de_fichiers_supportes"/></text:h>
      <text:p text:style-name="Text_20_body">Les fichiers supportés par le logiciel sont : STL, VRML, PLY, 3DS, FBX, ZPR</text:p>
      <text:h text:style-name="Heading_20_3" text:outline-level="3"><text:bookmark-start text:name="les_cotes"/>Les cotes<text:bookmark-end text:name="les_cotes"/></text:h>
      <text:p text:style-name="Text_20_body">Test d'impression d'un cube de 100x100x100 mm de coté
<draw:frame draw:style-name="media" draw:name="cube.jpg Legend" text:anchor-type="as-char" draw:z-index="0" svg:width="5.2916666666667cm"><draw:text-box><text:p text:style-name="legendcenter"><draw:frame draw:style-name="media" draw:name="cube.jpg" text:anchor-type="as-char" draw:z-index="0" svg:width="5.2916666666667cm" svg:height="5.318125cm"><draw:image xlink:href="Pictures/2ca51ddd86513590fd7f4fd90c098551.jpg" xlink:type="simple" xlink:show="embed" xlink:actuate="onLoad"/></draw:frame>cube.jpg</text:p></draw:text-box></draw:frame></text:p>
      <text:list text:style-name="List_20_1">
        <text:list-item>
          <text:p text:style-name="Text_20_body"> c'est en Z que l'ecart est le plus grand, entre +0.9 et +1.16 mm (poids de la piéce ?)</text:p>
        </text:list-item>
        <text:list-item>
          <text:p text:style-name="Text_20_body"> sur les autres axes l'ecart varie entre +0.2 et 0.3 sur une face et +0.3/0.4 sur l'autre.</text:p>
        </text:list-item>
      </text:list>
      <text:p text:style-name="Text_20_body">il faut donc faire attention à la position des piéces lors de la constitution de la chambre de construction </text:p>
      <text:h text:style-name="Heading_20_3" text:outline-level="3"><text:bookmark-start text:name="etat_de_surface"/>Etat de surface<text:bookmark-end text:name="etat_de_surface"/></text:h>
      <text:p text:style-name="Text_20_body">Aprés le traitement par color bond et sechage le rendu de la piece au touché est granuleux, il peut etre amelioré en effectuant un poncage avec du papier p600 / p400, cela améliorera aussi les cotes en supprimant l'excés de color bo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