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fff11290cc52b84d3d404eb724a35fce.jpg"/>
  <manifest:file-entry manifest:media-type="image/gif" manifest:full-path="Pictures/c375b8a1c78daff8f1fb5ca9d432e0b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" text:anchor-type="paragraph" draw:z-index="0" svg:width="5.2916666666667cm" svg:height="3.01625cm"><draw:image xlink:href="Pictures/fff11290cc52b84d3d404eb724a35fce.jpg" xlink:type="simple" xlink:show="embed" xlink:actuate="onLoad"/></draw:frame></text:p>
      <text:p text:style-name="Text_20_body"><text:a xlink:type="simple" xlink:href="http://www.3dsystems.com/3d-printers/professional/projet-660pro">Caractéristiques techniques</text:a></text:p>
      <text:p text:style-name="Text_20_body"><text:a xlink:type="simple" xlink:href="http://fablab.toulonux.org/doku.php?id=documentation">Documentation</text:a><text:line-break/>
<text:a xlink:type="simple" xlink:href="http://fablab.toulonux.org/doku.php?id=projet660pro:process">Etapes de fabrication</text:a> <text:line-break/>
<text:a xlink:type="simple" xlink:href="http://fablab.toulonux.org/doku.php?id=projet660pro:faq">Faq</text:a> <text:line-break/>
<text:a xlink:type="simple" xlink:href="http://fablab.toulonux.org/doku.php?id=projet660pro:logiciels">Logiciels</text:a> <text:line-break/>
<text:a xlink:type="simple" xlink:href="http://fablab.toulonux.org/doku.php?id=projet660pro:panneauctrl">Panneau de controle</text:a><text:line-break/>
<text:a xlink:type="simple" xlink:href="http://fablab.toulonux.org/doku.php?id=projet660pro:entretien">Entretien</text:a><text:line-break/>
<text:a xlink:type="simple" xlink:href="http://fablab.toulonux.org/doku.php?id=projet660pro:realisation">Réalisations</text:a><text:line-break/>
Il y a de la poudre…. de l'alcool…. et un aspirateur <draw:frame draw:style-name="media" draw:name="" text:anchor-type="as-char" draw:z-index="0" svg:width="0.396875cm" svg:height="0.396875cm"><draw:image xlink:href="Pictures/c375b8a1c78daff8f1fb5ca9d432e0b8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