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e7f5b72a8a5d85045c9d564b392498df.jpg"/>
  <manifest:file-entry manifest:media-type="image/jpeg" manifest:full-path="Pictures/00c569f9744183be4597ef60ddf05936.jpg"/>
  <manifest:file-entry manifest:media-type="image/png" manifest:full-path="Pictures/f5ce51de939ed22dd93d9132b3a612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realisations_cubex"/>Réalisations Cubex<text:bookmark-end text:name="realisations_cubex"/></text:h>
      <text:p text:style-name="Text_20_body">Page regroupant les objets réalisés avec les imprimantes Cubex.</text:p>
      <text:p text:style-name="Text_20_body"><draw:frame draw:style-name="media" draw:name="oeuf.jpg Legend" text:anchor-type="as-char" draw:z-index="0" svg:width="5.2916666666667cm"><draw:text-box><text:p text:style-name="legendcenter"><draw:frame draw:style-name="media" draw:name="oeuf.jpg" text:anchor-type="as-char" draw:z-index="0" svg:width="5.2916666666667cm" svg:height="7.064375cm"><draw:image xlink:href="Pictures/e7f5b72a8a5d85045c9d564b392498df.jpg" xlink:type="simple" xlink:show="embed" xlink:actuate="onLoad"/></draw:frame>oeuf.jpg</text:p></draw:text-box></draw:frame> (<text:a xlink:type="simple" xlink:href="http://www.thingiverse.com/make:77888"> Je suppose que cela vient d'ici souce thinkgiverse</text:a>)<text:line-break/></text:p>
      <text:p text:style-name="Text_20_body"><draw:frame draw:style-name="media" draw:name="elsas_tiara.jpg  Legend" text:anchor-type="as-char" draw:z-index="0" svg:width="5.2916666666667cm"><draw:text-box><text:p text:style-name="legendcenter"><draw:frame draw:style-name="media" draw:name="elsas_tiara.jpg " text:anchor-type="as-char" draw:z-index="0" svg:width="5.2916666666667cm" svg:height="4.1275cm"><draw:image xlink:href="Pictures/00c569f9744183be4597ef60ddf05936.jpg" xlink:type="simple" xlink:show="embed" xlink:actuate="onLoad"/></draw:frame>elsas_tiara.jpg </text:p></draw:text-box></draw:frame>  <text:p text:style-name="Source_20_Code">FIXME internalmedia: cubex:realisations:elsas_tiara_repaired.cubex</text:p> (<text:a xlink:type="simple" xlink:href="http://www.thingiverse.com/thing:244821"> souce thinkgiverse</text:a>)<text:line-break/></text:p>
      <text:p text:style-name="Text_20_body"><draw:frame draw:style-name="media" draw:name="pied.png Legend" text:anchor-type="as-char" draw:z-index="0" svg:width="5.2916666666667cm"><draw:text-box><text:p text:style-name="legendcenter"><draw:frame draw:style-name="media" draw:name="pied.png" text:anchor-type="as-char" draw:z-index="0" svg:width="5.2916666666667cm" svg:height="3.96875cm"><draw:image xlink:href="Pictures/f5ce51de939ed22dd93d9132b3a6120f.png" xlink:type="simple" xlink:show="embed" xlink:actuate="onLoad"/></draw:frame>pied.pn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