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jpeg" manifest:full-path="Pictures/d6637c980f1d14def6b7ccaaa69c078b.jpg"/>
  <manifest:file-entry manifest:media-type="image/jpeg" manifest:full-path="Pictures/aa527ed3e17a322595beb43d09727a63.jpg"/>
  <manifest:file-entry manifest:media-type="image/jpeg" manifest:full-path="Pictures/41120f878e1d44ecf0909178782ea3a0.jpg"/>
  <manifest:file-entry manifest:media-type="image/jpeg" manifest:full-path="Pictures/88796853aa88bf9860b5d498df4dcf06.jpg"/>
  <manifest:file-entry manifest:media-type="image/jpeg" manifest:full-path="Pictures/612940497e914d2314291b4036b48add.jpg"/>
  <manifest:file-entry manifest:media-type="image/jpeg" manifest:full-path="Pictures/fc0571cdee7ecbeabaa490c0664a9939.jpg"/>
  <manifest:file-entry manifest:media-type="image/jpeg" manifest:full-path="Pictures/0ea4f9a625adc5b913d46a05d39c133e.jpg"/>
  <manifest:file-entry manifest:media-type="image/jpeg" manifest:full-path="Pictures/cf7fccfef297a161616fc75fc3c126d4.jpg"/>
  <manifest:file-entry manifest:media-type="image/jpeg" manifest:full-path="Pictures/2998e548862756bf6b31f1289814c7ca.jpg"/>
  <manifest:file-entry manifest:media-type="image/jpeg" manifest:full-path="Pictures/7a0cc51a8bed595db64836bf7030afdb.jpg"/>
  <manifest:file-entry manifest:media-type="image/jpeg" manifest:full-path="Pictures/55d9fb1e3c5f41d84216fdb16ec6801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panneau_de_controle"/>Panneau de controle<text:bookmark-end text:name="panneau_de_controle"/></text:h>
      <text:p text:style-name="Text_20_body"><draw:frame draw:style-name="media" draw:name="print Legend" text:anchor-type="as-char" draw:z-index="0" svg:width="2.6458333333333cm"><draw:text-box><text:p text:style-name="legendcenter"><draw:frame draw:style-name="media" draw:name="print" text:anchor-type="as-char" draw:z-index="0" svg:width="2.6458333333333cm" svg:height="3.3602083333333cm"><draw:image xlink:href="Pictures/d6637c980f1d14def6b7ccaaa69c078b.jpg" xlink:type="simple" xlink:show="embed" xlink:actuate="onLoad"/></draw:frame>print</text:p></draw:text-box></draw:frame> L'appui sur cette icone permet de selectionner le fichier à imprimer<text:line-break/></text:p>
      <text:p text:style-name="Text_20_body"><draw:frame draw:style-name="media" draw:name="info Legend" text:anchor-type="as-char" draw:z-index="0" svg:width="2.6458333333333cm"><draw:text-box><text:p text:style-name="legendcenter"><draw:frame draw:style-name="media" draw:name="info" text:anchor-type="as-char" draw:z-index="0" svg:width="2.6458333333333cm" svg:height="3.3602083333333cm"><draw:image xlink:href="Pictures/aa527ed3e17a322595beb43d09727a63.jpg" xlink:type="simple" xlink:show="embed" xlink:actuate="onLoad"/></draw:frame>info</text:p></draw:text-box></draw:frame> Affiche la quantité de fil restant dans chaque cartouche.<text:line-break/></text:p>
      <text:p text:style-name="Text_20_body"><draw:frame draw:style-name="media" draw:name="" text:anchor-type="as-char" draw:z-index="0" svg:width="2.6458333333333cm" svg:height="3.3602083333333cm"><draw:image xlink:href="Pictures/41120f878e1d44ecf0909178782ea3a0.jpg" xlink:type="simple" xlink:show="embed" xlink:actuate="onLoad"/></draw:frame> Menu d'aide au remplacement d'une cartouche.<text:line-break/></text:p>
      <text:p text:style-name="Text_20_body"><draw:frame draw:style-name="media" draw:name="" text:anchor-type="as-char" draw:z-index="0" svg:width="2.6458333333333cm" svg:height="3.2279166666667cm"><draw:image xlink:href="Pictures/88796853aa88bf9860b5d498df4dcf06.jpg" xlink:type="simple" xlink:show="embed" xlink:actuate="onLoad"/></draw:frame> Ce menu permet la permutation logiciel des positions des cartouches.<text:line-break/></text:p>
      <text:p text:style-name="Text_20_body"><draw:frame draw:style-name="media" draw:name="" text:anchor-type="as-char" draw:z-index="0" svg:width="2.6458333333333cm" svg:height="3.2279166666667cm"><draw:image xlink:href="Pictures/612940497e914d2314291b4036b48add.jpg" xlink:type="simple" xlink:show="embed" xlink:actuate="onLoad"/></draw:frame> Envoi la tete vers le bac a dechet, permet de selectionner une temperature et extruder du fil.<text:line-break/></text:p>
      <text:p text:style-name="Text_20_body"><draw:frame draw:style-name="media" draw:name="" text:anchor-type="as-char" draw:z-index="0" svg:width="2.6458333333333cm" svg:height="3.2279166666667cm"><draw:image xlink:href="Pictures/fc0571cdee7ecbeabaa490c0664a9939.jpg" xlink:type="simple" xlink:show="embed" xlink:actuate="onLoad"/></draw:frame> Ce menu permet de deplacer le tete d'impression<text:line-break/></text:p>
      <text:p text:style-name="Text_20_body"><draw:frame draw:style-name="media" draw:name="" text:anchor-type="as-char" draw:z-index="0" svg:width="2.6458333333333cm" svg:height="3.2808333333333cm"><draw:image xlink:href="Pictures/0ea4f9a625adc5b913d46a05d39c133e.jpg" xlink:type="simple" xlink:show="embed" xlink:actuate="onLoad"/></draw:frame> Renvoi le plateau et la tete en position repos.<text:line-break/></text:p>
      <text:p text:style-name="Text_20_body"><draw:frame draw:style-name="media" draw:name="" text:anchor-type="as-char" draw:z-index="0" svg:width="2.6458333333333cm" svg:height="3.2808333333333cm"><draw:image xlink:href="Pictures/cf7fccfef297a161616fc75fc3c126d4.jpg" xlink:type="simple" xlink:show="embed" xlink:actuate="onLoad"/></draw:frame> Menu d'aide au reglage de l'alignement du plateau<text:line-break/></text:p>
      <text:p text:style-name="Text_20_body"><draw:frame draw:style-name="media" draw:name="" text:anchor-type="as-char" draw:z-index="0" svg:width="2.6458333333333cm" svg:height="3.2808333333333cm"><draw:image xlink:href="Pictures/2998e548862756bf6b31f1289814c7ca.jpg" xlink:type="simple" xlink:show="embed" xlink:actuate="onLoad"/></draw:frame> Reglage de la distance entre le plateau et l'extrudeur<text:line-break/></text:p>
      <text:p text:style-name="Text_20_body"><draw:frame draw:style-name="media" draw:name="" text:anchor-type="as-char" draw:z-index="0" svg:width="2.6458333333333cm" svg:height="3.254375cm"><draw:image xlink:href="Pictures/7a0cc51a8bed595db64836bf7030afdb.jpg" xlink:type="simple" xlink:show="embed" xlink:actuate="onLoad"/></draw:frame> Reglage de l'ecartement entre deux extrudeurs<text:line-break/></text:p>
      <text:p text:style-name="Text_20_body"><draw:frame draw:style-name="media" draw:name="" text:anchor-type="as-char" draw:z-index="0" svg:width="2.6458333333333cm" svg:height="3.254375cm"><draw:image xlink:href="Pictures/55d9fb1e3c5f41d84216fdb16ec68014.jpg" xlink:type="simple" xlink:show="embed" xlink:actuate="onLoad"/></draw:frame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